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cidentele ontheffing sluitingstijd verleend voor zaterdag 05 september 2026 op zondag 06 september 2026 tot 04.00 uur, Doctor van Noortstraat 92 b, 2266 HA Leidschendam - kenmerk 000024063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cidentele ontheffing sluitingstijd verleend voor zaterdag 05 september 2026 op zondag 06 september</text:p>
            <text:p text:style-name="common-al">2026 tot 04.00 uur.</text:p>
            <text:p text:style-name="common-al">
            <text:span text:style-name="nadrukvet">Datum bekendmaking besluit: </text:span>24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259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06390</meta:user-defined>
    <dc:language>nl</dc:language>
    <meta:user-defined meta:name="OVERHEIDop.locatietype/OVERHEIDop.gebiedsmarkering">Punt</meta:user-defined>
    <meta:user-defined meta:name="DC.title">Incidentele ontheffing sluitingstijd verleend voor zaterdag 05 september 2026 op zondag 06 september 2026 tot 04.00 uur, Doctor van Noortstraat 92 b, 2266 HA Leidschendam - kenmerk 0000240639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92</meta:user-defined>
    <meta:user-defined meta:name="OVERHEIDop.GmbID/DC.identifier">gmb-2026-362592</meta:user-defined>
    <meta:user-defined meta:name="OVERHEIDop.versieInformatie"/>
  </office:meta>
</office:document-meta>
</file>