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ubbele carport op Rotestraat 13 &amp; 15 5571WC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7974</text:p>
            <text:p text:style-name="common-al">Ontvangstdatum aanvraag: 24-07-2026</text:p>
            <text:p text:style-name="common-al">Plaats/adres: Rotestraat 13 5571WC Bergeijk, Rotestraat 15 5571WC Bergeijk</text:p>
            <text:p text:style-name="common-al">Omschrijving: het plaatsen van een dubbele carport</text:p>
            <text:p text:style-name="common-al">Activiteit(en): Afwijken van regels in het omgevingsplan,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625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974</meta:user-defined>
    <meta:user-defined meta:name="DCTERMS.abstract">plaatsen van een dubbele carport</meta:user-defined>
    <dc:language>nl</dc:language>
    <meta:user-defined meta:name="OVERHEIDop.locatietype/OVERHEIDop.gebiedsmarkering">Vlak</meta:user-defined>
    <meta:user-defined meta:name="DC.title">Ontvangen aanvraag omgevingsvergunning voor het plaatsen van een dubbele carport op Rotestraat 13 &amp; 15 5571WC Berge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86</meta:user-defined>
    <meta:user-defined meta:name="OVERHEIDop.GmbID/DC.identifier">gmb-2026-362586</meta:user-defined>
    <meta:user-defined meta:name="OVERHEIDop.versieInformatie"/>
  </office:meta>
</office:document-meta>
</file>