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dakopbouw op de locatie Albardaplantsoen 25 te Dordrecht zaaknummer 900367802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realiseren van een dakopbouw op de locatie Albardaplantsoen 25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257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7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7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realiseren van een dakopbouw op de locatie Albardaplantsoen 25 te Dordrecht zaaknummer 9003678023</meta:user-defined>
    <meta:user-defined meta:name="DCTERMS.W3CDTF/DCTERMS.available">2026-07-29</meta:user-defined>
    <meta:user-defined meta:name="DCTERMS.W3CDTF/OVERHEIDop.jaargang">2026</meta:user-defined>
    <meta:user-defined meta:name="OVERHEIDop.publicationIssue">362572</meta:user-defined>
    <meta:user-defined meta:name="OVERHEIDop.GmbID/DC.identifier">gmb-2026-362572</meta:user-defined>
    <meta:user-defined meta:name="OVERHEIDop.versieInformatie"/>
  </office:meta>
</office:document-meta>
</file>