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renoveren en uitbreiden van hotel Wienerhof door het toevoegen van een verdieping en het renoveren van de gevel van het pand, Parallelweg 7 1781EA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Parallelweg 7 1781EA Den Helder, renoveren en uitbreiden van hotel Wienerhof door het toevoegen van een verdieping en het renoveren van de gevel van het pand</text:p>
            <text:p text:style-name="common-al">Datum ontvangst: 26-07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6255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5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5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7-0109</meta:user-defined>
    <meta:user-defined meta:name="DCTERMS.abstract">renoveren en uitbreiden van hotel Wienerhof door het toevoegen van een verdieping en het renoveren van de gevel van het p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renoveren en uitbreiden van hotel Wienerhof door het toevoegen van een verdieping en het renoveren van de gevel van het pand, Parallelweg 7 1781EA Den Helder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57</meta:user-defined>
    <meta:user-defined meta:name="OVERHEIDop.GmbID/DC.identifier">gmb-2026-362557</meta:user-defined>
    <meta:user-defined meta:name="OVERHEIDop.versieInformatie"/>
  </office:meta>
</office:document-meta>
</file>