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kappen van een boom, Piuslaan 56 5614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6518 </text:p>
            <text:p text:style-name="common-al"> Omschrijving: kappen van een boom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Piuslaan 56 5614CM Eindhoven</text:p>
              </text:list-item>
            </text:list>
            <text:p text:style-name="common-al"> Soort aanvraag: Kappen (oranje reden) </text:p>
            <text:p text:style-name="common-al"> Datum binnenkomst: 10-07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255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518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kappen van een boom, Piuslaan 56 5614CM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53</meta:user-defined>
    <meta:user-defined meta:name="OVERHEIDop.GmbID/DC.identifier">gmb-2026-362553</meta:user-defined>
    <meta:user-defined meta:name="OVERHEIDop.versieInformatie"/>
  </office:meta>
</office:document-meta>
</file>