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4 juli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juli 2026 is een melding ontvangen waarvoor geen vergunningsplicht geldt voor de locatie van Speykstraat 15, 5102VL Dongen. De melding is geregistreerd onder zaaknummer Z2026-00001206. De melding betreft:</text:p>
            <text:p text:style-name="common-al">- plaatsen van een container van 29-7 tot 11-8-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62529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2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2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206</meta:user-defined>
    <meta:user-defined meta:name="DCTERMS.abstract">van Speykstraat 15, 5102VL Dongen</meta:user-defined>
    <dc:language>nl</dc:language>
    <meta:user-defined meta:name="OVERHEIDop.locatietype/OVERHEIDop.gebiedsmarkering">Punt</meta:user-defined>
    <meta:user-defined meta:name="DC.title">Ontvangst melding, : 24 juli 2026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529</meta:user-defined>
    <meta:user-defined meta:name="OVERHEIDop.GmbID/DC.identifier">gmb-2026-362529</meta:user-defined>
    <meta:user-defined meta:name="OVERHEIDop.versieInformatie"/>
  </office:meta>
</office:document-meta>
</file>