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het perceel Wagenstraat 91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30% snoeien van een 2 stammige Ulmus hollandica (stamomtrek 60 cm), staande in de gemeenschappelijke binnentuin ter hoogte van het perceel Wagenstraat 91K</text:p>
            <text:p text:style-name="common-al"/>
            <text:p text:style-name="common-al">Ons kenmerk: VTH2026-6479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het perceel Wagenstraat 91K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5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4791</meta:user-defined>
    <meta:user-defined meta:name="DCTERMS.abstract">het 30% snoeien van een 2 stammige Ulmus hollandica (stamomtrek 60 cm), staande in de gemeenschappelijke binnentuin ter hoogte van het perceel Wagenstraat 91K</meta:user-defined>
    <dc:language>nl</dc:language>
    <meta:user-defined meta:name="OVERHEIDop.locatietype/OVERHEIDop.gebiedsmarkering">Punt</meta:user-defined>
    <meta:user-defined meta:name="DC.title">Omgevingsvergunning - Aangevraagd, ter hoogte van het perceel Wagenstraat 91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25</meta:user-defined>
    <meta:user-defined meta:name="OVERHEIDop.GmbID/DC.identifier">gmb-2026-362525</meta:user-defined>
    <meta:user-defined meta:name="OVERHEIDop.versieInformatie"/>
  </office:meta>
</office:document-meta>
</file>