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nabij Pijlstaartwe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nabij Pijlstaartweg Lelystad, energie opslag deel 2</text:span>
          </text:p>
            <text:p text:style-name="common-al">Wij hebben op 26 juli 2026 een aanvraag omgevingsvergunning ontvangen voor energie opslag deel 2, op nabij Pijlstaartweg Lelystad. De aanvraag heeft dossiernummer 09953635189.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6-07-2026. De gemeente neemt daarover waarschijnlijk voor 21-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5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35189</meta:user-defined>
    <dc:language>nl</dc:language>
    <meta:user-defined meta:name="OVERHEIDop.locatietype/OVERHEIDop.gebiedsmarkering">Vlak</meta:user-defined>
    <meta:user-defined meta:name="DC.title">Ontvangen aanvraag - nabij Pijlstaartweg Lelystad</meta:user-defined>
    <meta:user-defined meta:name="DCTERMS.W3CDTF/DCTERMS.available">2026-07-29</meta:user-defined>
    <meta:user-defined meta:name="DCTERMS.W3CDTF/OVERHEIDop.jaargang">2026</meta:user-defined>
    <meta:user-defined meta:name="OVERHEIDop.publicationIssue">362518</meta:user-defined>
    <meta:user-defined meta:name="OVERHEIDop.GmbID/DC.identifier">gmb-2026-362518</meta:user-defined>
    <meta:user-defined meta:name="OVERHEIDop.versieInformatie"/>
  </office:meta>
</office:document-meta>
</file>