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groten van een woning (plaatsen dakopbouw), Johan van Oldenbarneveltlaan 3, 7241HP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4 juli 2026 de volgende aanvraag voor een Omgevingsvergunning hebben ontvangen:</text:p>
            <text:p text:style-name="common-al">Johan van Oldenbarneveltlaan 3, 7241HP Lochem, het vergroten van een woning (plaatsen dakopbouw), Z2026-01155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251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155</meta:user-defined>
    <meta:user-defined meta:name="DCTERMS.abstract">Z2026-01155 Johan van Oldenbarneveltlaan 3, 7241HP Lochem</meta:user-defined>
    <dc:language>nl</dc:language>
    <meta:user-defined meta:name="OVERHEIDop.locatietype/OVERHEIDop.gebiedsmarkering">Vlak</meta:user-defined>
    <meta:user-defined meta:name="DC.title">Aanvraag Omgevingsvergunning voor het vergroten van een woning (plaatsen dakopbouw), Johan van Oldenbarneveltlaan 3, 7241HP Lo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2517</meta:user-defined>
    <meta:user-defined meta:name="OVERHEIDop.GmbID/DC.identifier">gmb-2026-362517</meta:user-defined>
    <meta:user-defined meta:name="OVERHEIDop.versieInformatie"/>
  </office:meta>
</office:document-meta>
</file>