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realiseren van een tandtechnisch laboratorium, Bisschop Bekkerslaan 2 5628RA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 </text:p>
            <text:p text:style-name="common-al"> Zaaknummer: EHV-ZP2026-007266 </text:p>
            <text:p text:style-name="common-al"> Omschrijving: realiseren van een tandtechnisch laboratorium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Bisschop Bekkerslaan 2 5628RA Eindhoven</text:p>
              </text:list-item>
            </text:list>
            <text:p text:style-name="common-al"> Datum ontvangst: 24-07-2026 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62499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499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499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7266</meta:user-defined>
    <meta:user-defined meta:name="DCTERMS.abstract">realiseren van een tandtechnisch laboratorium</meta:user-defined>
    <dc:language>nl</dc:language>
    <meta:user-defined meta:name="OVERHEIDop.locatietype/OVERHEIDop.gebiedsmarkering">Punt</meta:user-defined>
    <meta:user-defined meta:name="DC.title">Ingediende aanvraag omgevingsvergunning: realiseren van een tandtechnisch laboratorium, Bisschop Bekkerslaan 2 5628RA Eindhoven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2499</meta:user-defined>
    <meta:user-defined meta:name="OVERHEIDop.GmbID/DC.identifier">gmb-2026-362499</meta:user-defined>
    <meta:user-defined meta:name="OVERHEIDop.versieInformatie"/>
  </office:meta>
</office:document-meta>
</file>