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rvangen van een woning met bijgebouw, het kappen van een ceder en het veranderen van een inrit, Marinus Naefflaan 20, 7241GD Lo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24 juli 2026 de volgende aanvraag voor een Omgevingsvergunning hebben ontvangen:</text:p>
            <text:p text:style-name="common-al">Marinus Naefflaan 20, 7241GD Lochem, het vervangen van een woning met bijgebouw, het kappen van een ceder en het veranderen van een inrit, Z2026-01154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6249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kappen</meta:user-defined>
    <meta:user-defined meta:name="OVERHEIDop.ActiviteitOmgevingsvergunning/OVERHEIDop.activiteit">uitweg en inrit</meta:user-defined>
    <meta:user-defined meta:name="OVERHEIDop.referentienummer">Rx.Mission zaak Z2026-01154</meta:user-defined>
    <meta:user-defined meta:name="DCTERMS.abstract">Z2026-01154 Marinus Naefflaan 20, 7241GD Lochem</meta:user-defined>
    <dc:language>nl</dc:language>
    <meta:user-defined meta:name="OVERHEIDop.locatietype/OVERHEIDop.gebiedsmarkering">Vlak</meta:user-defined>
    <meta:user-defined meta:name="DC.title">Aanvraag Omgevingsvergunning voor het vervangen van een woning met bijgebouw, het kappen van een ceder en het veranderen van een inrit, Marinus Naefflaan 20, 7241GD Loche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62495</meta:user-defined>
    <meta:user-defined meta:name="OVERHEIDop.GmbID/DC.identifier">gmb-2026-362495</meta:user-defined>
    <meta:user-defined meta:name="OVERHEIDop.versieInformatie"/>
  </office:meta>
</office:document-meta>
</file>