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dorpshuis  - Englumstraat 10, 9883PE Oldehove, Oldehove (ODH02) M 1235</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Westerkwartier een aanvraag ontvangen voor het bouwen van een dorpshuis  op locatie Englumstraat 10, 9883PE Oldehove, Oldehove (ODH02) M 1235. De aanvraag is geregistreerd onder zaaknummer 2026192393. De aanvraag betreft:</text:p>
            <text:p text:style-name="common-al">
            
          </text:p>
            <text:list text:style-name="id1-3-2-1-1-3">
              <text:list-item text:style-override="id1-3-2-1-1-3-1">
                <text:number>•</text:number>
                <text:p text:style-name="al">Bouwactiviteit (technisch)</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249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9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9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393</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bouwen van een dorpshuis  - Englumstraat 10, 9883PE Oldehove, Oldehove (ODH02) M 1235</meta:user-defined>
    <meta:user-defined meta:name="DCTERMS.W3CDTF/DCTERMS.available">2026-07-29</meta:user-defined>
    <meta:user-defined meta:name="DCTERMS.W3CDTF/OVERHEIDop.jaargang">2026</meta:user-defined>
    <meta:user-defined meta:name="OVERHEIDop.publicationIssue">362491</meta:user-defined>
    <meta:user-defined meta:name="OVERHEIDop.GmbID/DC.identifier">gmb-2026-362491</meta:user-defined>
    <meta:user-defined meta:name="OVERHEIDop.versieInformatie"/>
  </office:meta>
</office:document-meta>
</file>