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aanvraag - Dorpsplein 1, 5807BC Oos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orpsplein 1, 5807BC Oostrum</text:span>-Winterfestijn op het Plein 17-12-2026 t/m 21-12-2026-zaaknummer Z2026-00007658-ontvangstdatum 24 juli 2026</text:p>
            <text:p text:style-name="common-al"/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6248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8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8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658</meta:user-defined>
    <meta:user-defined meta:name="DCTERMS.abstract">Betreft : Aanvraag Evenementenvergunning - Dorpsplein 1, 5807BC Oostrum</meta:user-defined>
    <dc:language>nl</dc:language>
    <meta:user-defined meta:name="OVERHEIDop.locatietype/OVERHEIDop.gebiedsmarkering">Punt</meta:user-defined>
    <meta:user-defined meta:name="DC.title">APV Evenementenvergunning - aanvraag - Dorpsplein 1, 5807BC Oostru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2486</meta:user-defined>
    <meta:user-defined meta:name="OVERHEIDop.GmbID/DC.identifier">gmb-2026-362486</meta:user-defined>
    <meta:user-defined meta:name="OVERHEIDop.versieInformatie"/>
  </office:meta>
</office:document-meta>
</file>