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Kudelstaartseweg 32 Aalsmeer , 11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Zaaknummer: OD2026-0033153</text:p>
            <text:p text:style-name="common-al">DSO nummer: 2026052201442</text:p>
            <text:p text:style-name="common-al">Ontvangstdatum melding: 22-05-2026</text:p>
            <text:p text:style-name="common-al">Namens: Gemeente Aals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6248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als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3153</meta:user-defined>
    <meta:user-defined meta:name="DCTERMS.abstract">Nieuw te bouwen woonhuis Kudelstaartseweg 32</meta:user-defined>
    <dc:language>nl</dc:language>
    <meta:user-defined meta:name="OVERHEIDop.locatietype/OVERHEIDop.gebiedsmarkering">Vlak</meta:user-defined>
    <meta:user-defined meta:name="DC.title">Melding saneren bodem - Nabij Kudelstaartseweg 32 Aalsmeer , 11 meter richting oost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81</meta:user-defined>
    <meta:user-defined meta:name="OVERHEIDop.GmbID/DC.identifier">gmb-2026-362481</meta:user-defined>
    <meta:user-defined meta:name="OVERHEIDop.versieInformatie"/>
  </office:meta>
</office:document-meta>
</file>