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verbouwing van de woning, Frankrijkstraat 24 5622A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5-010815 </text:p>
            <text:p text:style-name="common-al"> Omschrijving: verbouwing van de 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Frankrijkstraat 24 5622AG Eindhoven</text:p>
              </text:list-item>
            </text:list>
            <text:p text:style-name="common-al"> Soort aanvraag: Monumenten (omgevingsplanactiviteit) </text:p>
            <text:p text:style-name="common-al"> Datum binnenkomst: 19-12-2025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24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10815</meta:user-defined>
    <meta:user-defined meta:name="DCTERMS.abstract">verbouwing van de woning</meta:user-defined>
    <dc:language>nl</dc:language>
    <meta:user-defined meta:name="OVERHEIDop.locatietype/OVERHEIDop.gebiedsmarkering">Vlak</meta:user-defined>
    <meta:user-defined meta:name="DC.title">Ingetrokken aanvraag omgevingsvergunning: verbouwing van de woning, Frankrijkstraat 24 5622AG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65</meta:user-defined>
    <meta:user-defined meta:name="OVERHEIDop.GmbID/DC.identifier">gmb-2026-362465</meta:user-defined>
    <meta:user-defined meta:name="OVERHEIDop.versieInformatie"/>
  </office:meta>
</office:document-meta>
</file>