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on en Breugel aanvraag omgevingsvergunning ontvangen voor bouwen vrijstaande woning, Zandstraat ongenummerd, Son en Breugel C 7575 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Son en Breugel maken bekend dat de volgende aanvraag voor een omgevingsvergunning is ontvangen:</text:p>
            <text:p text:style-name="common-al">Omschrijving: bouwen vrijstaande woning, Zandstraat ongenummerd</text:p>
            <text:p text:style-name="common-al">Locatie:Zandstraat ongenummerd Son en Breugel C 7575</text:p>
            <text:p text:style-name="common-al">Ontvangen op: 24-07-2026</text:p>
            <text:p text:style-name="common-al">Zaaknummer: 08483802743</text:p>
            <text:p text:style-name="last-al">Het betreft hier uitsluitend een kennisgeving. De plannen liggen niet ter inzage. Eventuele bezwaren kunnen pas worden ingediend nadat ons college over de plannen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n en Breugel</text:p>
            </table:table-cell>
            <table:table-cell office:value-type="string" table:style-name="header.C">
              <text:p text:style-name="headerright"><text:span text:style-name="nr">Nr. 36246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6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6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on en Breug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n en Breugel</meta:user-defined>
    <meta:user-defined meta:name="OVERHEID.Gemeente/OVERHEID.authority">Son en Breug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483802743</meta:user-defined>
    <meta:user-defined meta:name="DCTERMS.abstract">bouwen vrijstaande woning, Zandstraat ongenummer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Son en Breugel aanvraag omgevingsvergunning ontvangen voor bouwen vrijstaande woning, Zandstraat ongenummerd, Son en Breugel C 7575 :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464</meta:user-defined>
    <meta:user-defined meta:name="OVERHEIDop.GmbID/DC.identifier">gmb-2026-362464</meta:user-defined>
    <meta:user-defined meta:name="OVERHEIDop.versieInformatie"/>
  </office:meta>
</office:document-meta>
</file>