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Vergunning APV - het tijdelijk plaatsen van driehoeksborden tbv KWF collecte - op diverse locaties in de gemeente Westerkwartier</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7 juli 2026 een besluit genomen op de aanvraag met zaaknummer 2026192053 voor het tijdelijk plaatsen van driehoeksborden tbv KWF collecte in de periode van 24 augustus t/m 3 september 2026 op diverse locaties in de gemeente Westerkwartier. De vergunning is verleend. Het besluit bestaat ui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246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6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053</meta:user-defined>
    <dc:language>nl</dc:language>
    <meta:user-defined meta:name="OVERHEIDop.locatietype/OVERHEIDop.gebiedsmarkering">Punt</meta:user-defined>
    <meta:user-defined meta:name="DC.title">Besluit op aanvraag: Vergunning APV - het tijdelijk plaatsen van driehoeksborden tbv KWF collecte - op diverse locaties in de gemeente Westerkwartier</meta:user-defined>
    <meta:user-defined meta:name="DCTERMS.W3CDTF/DCTERMS.available">2026-07-29</meta:user-defined>
    <meta:user-defined meta:name="DCTERMS.W3CDTF/OVERHEIDop.jaargang">2026</meta:user-defined>
    <meta:user-defined meta:name="OVERHEIDop.publicationIssue">362463</meta:user-defined>
    <meta:user-defined meta:name="OVERHEIDop.GmbID/DC.identifier">gmb-2026-362463</meta:user-defined>
    <meta:user-defined meta:name="OVERHEIDop.versieInformatie"/>
  </office:meta>
</office:document-meta>
</file>