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ijdelijk gebruik gemeentegrond plaatsen schafkeet, toitlet aan Loevensteinlaan, St. Willibrordstraat, Heinsisustraat, 4902 X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Loevensteinlaan, St. Willibrordstraat, Heinsisustraat, Het tijdelijk gebruik gemeentegrond plaatsen schafkeet, toitlet (1102137 ontvangen 23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13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24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137</meta:user-defined>
    <dc:language>nl</dc:language>
    <meta:user-defined meta:name="OVERHEIDop.locatietype/OVERHEIDop.gebiedsmarkering">Punt</meta:user-defined>
    <meta:user-defined meta:name="DC.title">Aanvraag vergunning voor het tijdelijk gebruik gemeentegrond plaatsen schafkeet, toitlet aan Loevensteinlaan, St. Willibrordstraat, Heinsisustraat, 4902 XS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2459</meta:user-defined>
    <meta:user-defined meta:name="OVERHEIDop.GmbID/DC.identifier">gmb-2026-362459</meta:user-defined>
    <meta:user-defined meta:name="OVERHEIDop.versieInformatie"/>
  </office:meta>
</office:document-meta>
</file>