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1321, aan de Lozerlaan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1321, aan de Lozerlaan. Het bord wordt voorzien van een onderbord met vermelding van het kenteken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44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parkeerplaats - nabij perc 1321, Lozerlaa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1321, aan de Lozerlaan, te Den Haag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42</meta:user-defined>
    <meta:user-defined meta:name="OVERHEIDop.GmbID/DC.identifier">gmb-2026-362442</meta:user-defined>
    <meta:user-defined meta:name="OVERHEIDop.versieInformatie"/>
  </office:meta>
</office:document-meta>
</file>