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26, aan de Pisuissestraat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26, aan de Pisuissestraat. Het bord wordt voorzien van een onderbord met vermelding van het kenteke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44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4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 - nabij perc 26, Pisuisse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26, aan de Pisuissestraat, te Den Haag.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41</meta:user-defined>
    <meta:user-defined meta:name="OVERHEIDop.GmbID/DC.identifier">gmb-2026-362441</meta:user-defined>
    <meta:user-defined meta:name="OVERHEIDop.versieInformatie"/>
  </office:meta>
</office:document-meta>
</file>