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en het (gedeeltelijk) slopen van een bouwwerk aan de Savornin Lohmanstraat 19, 7021AN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 mei 2026 een sloopmelding ontvangen. De melding gaat over het verwijderen van asbesthoudende materialen en het (gedeeltelijk) slopen van een bouwwerk aan de Savornin Lohmanstraat 19, 7021AN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 </text:a> of stuur een mail naar <text:a xlink:href="mailto:info@Bronckhorst.nl" xlink:type="simple">info@Bronckhorst.nl </text:a>. I</text:p>
            <text:p text:style-name="last-al">De melding is geregistreerd met kenmerk Z2026-01636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243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3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3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636</meta:user-defined>
    <meta:user-defined meta:name="DCTERMS.abstract">Betreft: sloopmelding op locatie de Savornin Lohmanstraat 19, 7021AN Zelhem</meta:user-defined>
    <dc:language>nl</dc:language>
    <meta:user-defined meta:name="OVERHEIDop.locatietype/OVERHEIDop.gebiedsmarkering">Vlak</meta:user-defined>
    <meta:user-defined meta:name="DC.title">Melding voor het verwijderen van asbesthoudende materialen en het (gedeeltelijk) slopen van een bouwwerk aan de Savornin Lohmanstraat 19, 7021AN Zelhe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36</meta:user-defined>
    <meta:user-defined meta:name="OVERHEIDop.GmbID/DC.identifier">gmb-2026-362436</meta:user-defined>
    <meta:user-defined meta:name="OVERHEIDop.versieInformatie"/>
  </office:meta>
</office:document-meta>
</file>