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Boekhorstlaan 2, 3847 LP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6-07-2026</text:span> een besluit genomen op de aanvraag met zaaknummer 02430000256360 voor verzoek tot legalisatie activiteiten op locatie Boekhorstlaan 2, 3847 LP Harderwijk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Afwijken van regels in het omgevingsplan</text:p>
              </text:list-item>
              <text:list-item text:style-override="id1-3-2-1-1-3-3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27-07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241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1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1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56360</meta:user-defined>
    <dc:language>nl</dc:language>
    <meta:user-defined meta:name="OVERHEIDop.locatietype/OVERHEIDop.gebiedsmarkering">Punt</meta:user-defined>
    <meta:user-defined meta:name="DC.title">Besluit aanvraag omgevingsvergunning, Boekhorstlaan 2, 3847 LP Harderwij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416</meta:user-defined>
    <meta:user-defined meta:name="OVERHEIDop.GmbID/DC.identifier">gmb-2026-362416</meta:user-defined>
    <meta:user-defined meta:name="OVERHEIDop.versieInformatie"/>
  </office:meta>
</office:document-meta>
</file>