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van een horeca gebouw aan Beestenmarkt 48 2611GC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estenmarkt 48 2611GC Delft | het verbouwen van een horeca gebouw | 24-07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622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6241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1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1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622</meta:user-defined>
    <meta:user-defined meta:name="DCTERMS.abstract">2617 't Zusje Delft Beestenmarkt 1</meta:user-defined>
    <dc:language>nl</dc:language>
    <meta:user-defined meta:name="OVERHEIDop.locatietype/OVERHEIDop.gebiedsmarkering">Vlak</meta:user-defined>
    <meta:user-defined meta:name="DC.title">Aanvraag vergunning voor het verbouwen van een horeca gebouw aan Beestenmarkt 48 2611GC Delft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413</meta:user-defined>
    <meta:user-defined meta:name="OVERHEIDop.GmbID/DC.identifier">gmb-2026-362413</meta:user-defined>
    <meta:user-defined meta:name="OVERHEIDop.versieInformatie"/>
  </office:meta>
</office:document-meta>
</file>