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Ringdijk 84 3054KV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4-07-2026</text:span> een aanvraag voor een omgevingsvergunning, met kenmerk <text:span text:style-name="nadrukvet">Z2026-010304</text:span>/<text:span text:style-name="nadrukvet">2026072400545</text:span>, heeft ontvangen voor de omgevingsplanactiviteit Kappen. <text:span text:style-name="nadrukcur">(Grondslag: Omgevingswet, artikel 5.1)</text:span></text:p>
            <text:p text:style-name="common-al">De aanvraag betreft 5 bomen op de locatie Ringdijk 84 te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62410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41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41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10304</meta:user-defined>
    <meta:user-defined meta:name="DCTERMS.abstract">Ringdijk 84 Dura Vermeer aanvullende kapvergun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Ringdijk 84 3054KV Rot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410</meta:user-defined>
    <meta:user-defined meta:name="OVERHEIDop.GmbID/DC.identifier">gmb-2026-362410</meta:user-defined>
    <meta:user-defined meta:name="OVERHEIDop.versieInformatie"/>
  </office:meta>
</office:document-meta>
</file>