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Verbindingsweg 32 Voorthuizen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41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6237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7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7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Verbindingsweg 32 Voorthuizen, het verwijderen van asbesthoudend materiaal.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77</meta:user-defined>
    <meta:user-defined meta:name="OVERHEIDop.GmbID/DC.identifier">gmb-2026-362377</meta:user-defined>
    <meta:user-defined meta:name="OVERHEIDop.versieInformatie"/>
  </office:meta>
</office:document-meta>
</file>