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Plantagelaan 33 Barneveld, het gedeeltelijk slopen van de vloer en achtergevel tennish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225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6236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6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6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Plantagelaan 33 Barneveld, het gedeeltelijk slopen van de vloer en achtergevel tennishal.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68</meta:user-defined>
    <meta:user-defined meta:name="OVERHEIDop.GmbID/DC.identifier">gmb-2026-362368</meta:user-defined>
    <meta:user-defined meta:name="OVERHEIDop.versieInformatie"/>
  </office:meta>
</office:document-meta>
</file>