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Spoorstraat 23 Nijkerk, het aanleggen van een gesloten bodemenergie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124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236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Spoorstraat 23 Nijkerk, het aanleggen van een gesloten bodemenergiesysteem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67</meta:user-defined>
    <meta:user-defined meta:name="OVERHEIDop.GmbID/DC.identifier">gmb-2026-362367</meta:user-defined>
    <meta:user-defined meta:name="OVERHEIDop.versieInformatie"/>
  </office:meta>
</office:document-meta>
</file>