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eguliere procedure, Oude Barneveldseweg 94 Nijkerk, het verbouw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4 juli 2026</text:p>
            <text:p text:style-name="common-al">Zaaknummer 2026W1420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6236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reguliere procedure, Oude Barneveldseweg 94 Nijkerk, het verbouwen van de woning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65</meta:user-defined>
    <meta:user-defined meta:name="OVERHEIDop.GmbID/DC.identifier">gmb-2026-362365</meta:user-defined>
    <meta:user-defined meta:name="OVERHEIDop.versieInformatie"/>
  </office:meta>
</office:document-meta>
</file>