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wijzigen van bedrijfsbestemming naar woonbestemming op locatie Middenweg 55a, 1394AD Nederhorst den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4 juli 2026 een aanvraag omgevingsvergunning verleend voor het wijzigen van bedrijfsbestemming naar woonbestemming op locatie Middenweg 55a, 1394AD Nederhorst den Berg met zaaknummer Z2026-00000359. Het besluit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359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6223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359</meta:user-defined>
    <meta:user-defined meta:name="DCTERMS.abstract">Betreft: Beschikking op aanvraag op locatie Middenweg 55a, 1394AD Nederhorst den Berg. Startdatum:31 maart 2026 datum besluit: 24 juli 2026</meta:user-defined>
    <dc:language>nl</dc:language>
    <meta:user-defined meta:name="OVERHEIDop.locatietype/OVERHEIDop.gebiedsmarkering">Vlak</meta:user-defined>
    <meta:user-defined meta:name="DC.title">Kennisgeving besluit op aanvraag omgevingsvergunning, voor het wijzigen van bedrijfsbestemming naar woonbestemming op locatie Middenweg 55a, 1394AD Nederhorst den Be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34</meta:user-defined>
    <meta:user-defined meta:name="OVERHEIDop.GmbID/DC.identifier">gmb-2026-362234</meta:user-defined>
    <meta:user-defined meta:name="OVERHEIDop.versieInformatie"/>
  </office:meta>
</office:document-meta>
</file>