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Passage 5, 2511 A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Promotie, Het houden van een promotieactie op 29-3-2026 ter hoogte van locatie Passage op de locatie Passage 5, 2511 AB 's-Gravenhage </text:p>
            <text:p text:style-name="common-al">
            
          </text:p>
            <text:p text:style-name="common-al">Ons kenmerk: VTH2026-45795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                           Centrum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assage 5, 2511 AB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28-07-2026</text:p>
            <text:p text:style-name="common-al">
            
          </text:p>
            <text:p text:style-name="common-al">Geachte [geanonimiseerd]</text:p>
            <text:p text:style-name="common-al">
            
          </text:p>
            <text:p text:style-name="common-al">Op 23 januari 2026 hebben wij uw aanvraag voor een promotieactiviteit ontvangen. U wilt een promotieactiviteit houden op 29 maart 2026 ter hoogte van de Passage 5.</text:p>
            <text:p text:style-name="common-al">
            
          </text:p>
            <text:p text:style-name="common-al">Ons besluit: u krijgt een vergunning voor de promotieactiviteit.</text:p>
            <text:p text:style-name="common-al">De adviserende partijen hebben geen bezwaar tegen uw aanvraag. Wij zien ook geen reden om de vergunning te weigeren. Daarom beoordelen wij uw aanvraag positief. We geven u een vergunning voor de promotieactiviteit.</text:p>
            <text:p text:style-name="common-al">
            
          </text:p>
            <text:p text:style-name="common-al">Het houden van een promotieactie op 29-3-2026 ter hoogte van Passage 5 bestaat uit: </text:p>
            <text:p text:style-name="common-al">•	Locatie: ter hoogte van Passage 5.  </text:p>
            <text:p text:style-name="common-al">•	Totale oppervlakte: 8,4m2 .</text:p>
            <text:p text:style-name="common-al">•	Geldig van 29 maart 2026 tot 29 maart 2026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Plaats de promoactie volgens de voorwaarden. 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:</text:p>
            <text:p text:style-name="common-al">
            
          </text:p>
            <text:p text:style-name="common-al">
            
          </text:p>
            <text:p text:style-name="common-al">[geanonimiseerd]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26 januari 2026 voor advies voorgelegd aan de wegbeheerder van het stadsdeel Centrum.</text:p>
            <text:p text:style-name="common-al">
            
          </text:p>
            <text:p text:style-name="common-al">In het advies van 26 februari 2026 adviseert de wegbeheerder akkoord onder voorwaarden over het houden van een promotieactie op 29-3-2026 ter hoogte van Passage 5 vanuit het oogpunt van hinder voor de omgeving en/of een inbreuk op het doelmatig onderhoud en beheer van de weg.</text:p>
            <text:p text:style-name="common-al">
            
          </text:p>
            <text:p text:style-name="common-al">Aan welke voorwaarden moeten de Promotie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•	Houd rekening met het winkelend publiek.</text:p>
            <text:p text:style-name="common-al">•	Er moet een vrije doorloop ruimte rondom de stand overblijven.</text:p>
            <text:p text:style-name="common-al">
            
          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Deze beschikking is elektronisch aangemaakt en goedgekeurd en daarom niet ondertekend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21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45795</meta:user-defined>
    <meta:user-defined meta:name="DCTERMS.abstract">Promotie, Het houden van een promotieactie op 29-3-2026 ter hoogte van locatie Passage</meta:user-defined>
    <dc:language>nl</dc:language>
    <meta:user-defined meta:name="OVERHEIDop.locatietype/OVERHEIDop.gebiedsmarkering">Punt</meta:user-defined>
    <meta:user-defined meta:name="DC.title">APV Vergunning - Besluiten, Passage 5, 2511 AB 's-Gravenhage</meta:user-defined>
    <meta:user-defined meta:name="OVERHEIDop.datumEindeReactietermijn">2026-04-22</meta:user-defined>
    <meta:user-defined meta:name="OVERHEIDop.terinzageleggingBG">https://www.digitale-inzage.nl/Den%20Haag/dossier/tEplHAc3o0WdS2ApZxO7bA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17</meta:user-defined>
    <meta:user-defined meta:name="OVERHEIDop.GmbID/DC.identifier">gmb-2026-362217</meta:user-defined>
    <meta:user-defined meta:name="OVERHEIDop.versieInformatie"/>
  </office:meta>
</office:document-meta>
</file>