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Nijeveensewegi2581f77e-d47f-46e4-a312-262c2b60891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parkeervakken opladen elektrische voertuigen aan de Nijeveenseweg t.h.v. nr. 195 te Meppel</text:p>
      <text:section text:name="regeling_id1-3-2" text:style-name="regeling">
        <text:section text:name="aanhef_id1-3-2-1" text:style-name="aanhef">
          <text:section text:name="context_id1-3-2-1-1" text:style-name="context">
            <text:p text:style-name="context.al">Nr: 3624338</text:p>
            <text:p text:style-name="context_bottom"/>
          </text:section>
          <text:p text:style-name="aanhef_wie">Burgemeester en wethouders van Meppel;</text:p>
          <text:section text:name="considerans_id1-3-2-1-3" text:style-name="considerans">
            <text:p text:style-name="tussenkopcur">
            <text:span text:style-name="nadrukondlijn">Aanleiding</text:span>
          </text:p>
            <text:p text:style-name="tussenkopcur">Gemeente Meppel wil in 2040 CO2 neutraal zijn. De invloed van vervoer van personen en goederen (mobiliteit) op de uitstoot van CO2 is aanzienlijk. Elektrisch rijden draagt bij aan een schonere lucht, minder geluidoverlast, minder verbruik van energie en minder afhankelijkheid van fossiele brandstoffen. Daarmee draagt elektrisch rijden bij aan gemeentelijke doelstellingen op het gebied van energie, klimaat en duurzaamheid. Het bezit en gebruik van elektrische voertuigen groeit snel. Hierdoor is er toenemende behoefte aan het laden van voertuigen, ook in de openbare ruimte. </text:p>
            <text:p text:style-name="tussenkopcur">Om elektrisch rijden te stimuleren wordt een openbare laadgelegenheid toegewezen ter hoogte van bovenstaand adres. </text:p>
            <text:p text:style-name="tussenkopcur">
            <text:span text:style-name="nadrukondlijn">Belangenafweging</text:span>
          </text:p>
            <text:p text:style-name="tussenkopcur">Een steeds groter deel van onze inwoners, ondernemers en bezoekers rijdt elektrisch en heeft behoefte aan een laadpunt. In de buurt van de Nijeveenseweg en dit deel van de nieuwbouwwijk Nieuwveense Landen zijn nog geen publieke laadpunten voor het laden van elektrische voertuigen. Het aanwijzen van deze locatie voor elektrisch laden draagt bij aan een dekkend laadnetwerk. Door het aanwijzen van deze laadgelegenheid voor elektrische voertuigen kan de parkeerdruk in beperkte mate toenemen. Daarom wordt eerst één parkeervak met verkeersborden ingericht voor alleen elektrisch laden. In het kader van de duurzame ambities van de gemeente Meppel wordt het verduurzamen van de mobiliteit verkozen boven de beperkte toename van de parkeerdruk. </text:p>
            <text:p text:style-name="tussenkopcur">Parkeren in dit parkeervak is alleen mogelijk tijdens het laden van het voertuig. De parkeerplek is openbaar beschikbaar voor alle elektrische voertuigen.</text:p>
            <text:p text:style-name="tussenkopcur">
            <text:span text:style-name="nadrukvet">Gelet op: </text:span>
          </text:p>
            <text:p text:style-name="tussenkopcur">-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text:p>
            <text:p text:style-name="tussenkopcur">- Artikel 18, eerste lid, onder d, van de Wegenverkeerswet 1994, waarin is bepaald dat verkeersbesluiten voor wegen onder beheer van de gemeente Meppel worden genomen door Burgemeester en Wethouders;</text:p>
            <text:p text:style-name="tussenkopcur">- Het Mandaat-, volmacht- en machtigingsbesluit 2020 van de gemeente Meppel waarin geregeld wordt dat de teammanager gemandateerd is dit besluit te nemen.</text:p>
            <text:p text:style-name="tussenkopcur">
            <text:span text:style-name="nadrukvet">Overwegingen ten aanzien van het besluit</text:span>
          </text:p>
            <text:p text:style-name="considerans.al">- het bevorderen van een doelmatig of zuinig energiegebruik;</text:p>
            <text:p text:style-name="considerans.al">- elektrisch rijden beter is voor het milieu dan rijden met een verbrandingsmotor; </text:p>
            <text:p text:style-name="considerans.al">- een belangrijke doelstelling stimuleren van elektrisch rijden is;</text:p>
            <text:p text:style-name="considerans.al">- het aantal elektrische voertuigen in Nederland de komende jaren verder zal toenemen; </text:p>
            <text:p text:style-name="considerans.al">- de vraag naar laadmogelijkheden in de openbare ruimte daarmee ook zal toenemen; </text:p>
            <text:p text:style-name="considerans.al">- dat in deze buurt nog geen publieke laadpunten voor elektrische voertuigen beschikbaar zijn;</text:p>
            <text:p text:style-name="considerans.al">- het plaatsen van laadpalen op een prominente locatie het gebruik van elektrische voertuigen stimuleert; </text:p>
            <text:p text:style-name="considerans.al">- dat aan de aanbieder van laadinfrastructuur is gevraagd om op de locatie aan de Nijeveenseweg t.h.v. nr. 195 te Meppel, zoals in de situatieschets is opgenomen, een laadpaal te plaatsen, beheren en exploiteren;</text:p>
            <text:p text:style-name="considerans.al">- dat het reserveren van twee parkeervakken voor het opladen van elektrische voertuigen de parkeerdruk in het gebied mogelijk in beperkte mate beïnvloedt;</text:p>
            <text:p text:style-name="considerans.al">- om een toename van parkeerdruk te beperken eerst één parkeervak met verkeersborden worden ingericht voor alleen elektrisch laden; </text:p>
            <text:p text:style-name="considerans.al">- dat het stimuleren van elektrisch rijden wordt geprevaleerd boven de geringe toename van de parkeerdruk;</text:p>
            <text:p text:style-name="considerans.al">- dat het mogelijk is dat bewoners uit de buurt of bezoekers hier hun elektrische voertuig opladen; </text:p>
            <text:p text:style-name="considerans.al">- het parkeren op de aangewezen plaats alleen is toegestaan tijdens het laden van het voertuig;</text:p>
            <text:p text:style-name="considerans.al">- dat het reserveren van de parkeervakken en het plaatsen van de laadinfrastructuur de veiligheid en doorgang van het verkeer niet nadelig beïnvloedt;</text:p>
            <text:p text:style-name="considerans.al">- dat de betreffende parkeerlocatie binnen de bebouwde kom van Meppel ligt, dat deze openbaar toegankelijk is en in beheer en onderhoud is bij de gemeente Meppel;</text:p>
            <text:p text:style-name="considerans.al">- de weg in stand wordt gehouden en de bruikbaarheid wordt gewaarborgd;</text:p>
            <text:p text:style-name="considerans.al">- de politie middels een generaal verkeersadvies positief heeft geadviseerd; </text:p>
            <text:p text:style-name="considerans.al">- er wordt voldaan aan de voorwaarden van dit generaal advies.</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tot het aanwijzen van twee parkeervakken voor het opladen van elektrische voertuigen aan de Nijeveenseweg t.h.v. nr. 195 te Meppel (voor locatie zie situatieschets); </text:p>
            <text:p text:style-name="common-al">2. tot het inrichten van eerst één parkeervak door het plaatsen van het bord E8c (alleen laden elektrische voertuigen) en/of het toevoegen van onderborden OB504 (schuine pijl naar links/rechts); </text:p>
            <text:p text:style-name="common-al">3. als uit onze gegevens blijkt dat binnen een periode van maximaal twee jaar na plaatsing veel gebruik wordt gemaakt van het laadobject (&gt;750 kwh of 30 laadsessies gemiddeld per maand over de afgelopen 3 maanden) er in overleg met de beheerder alsnog het tweede parkeervak wordt ingericht door het plaatsen van verkeersbord E8c (alleen laden elektrische voertuigen) en/of het toevoegen van onderbord OB504 (schuine pijl naar links/rechts). </text:p>
            <text:p text:style-name="common-al">
            <text:span text:style-name="nadrukvet">Situatieschets:</text:span>
          </text:p>
            <text:p text:style-name="last-al">
            <text:span text:style-name="nadrukvet"/>
            <draw:frame><draw:text-box><text:section text:name="plaatje_id1-3-2-2-1-5-2" text:style-name="plaatje">
              <text:p text:style-name="illustratie_id1-3-2-2-1-5-2-1"><draw:frame draw:style-name="illustratie_id1-3-2-2-1-5-2-1" text:anchor-type="paragraph" svg:width="139.58421722528638mm" svg:height="235mm"><draw:image xlink:href="Pictures/SituatieNijeveensewegi2581f77e-d47f-46e4-a312-262c2b60891f.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4 juli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J.A. Trompetter</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220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0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0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anwijzen parkeervakken opladen elektrische voertuigen - Nijeveenseweg 19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4338</meta:user-defined>
    <meta:user-defined meta:name="OVERHEIDop.verkeersbordcode">E8c</meta:user-defined>
    <dc:language>nl</dc:language>
    <meta:user-defined meta:name="OVERHEIDop.locatietype/OVERHEIDop.gebiedsmarkering">Punt</meta:user-defined>
    <meta:user-defined meta:name="DC.title">Aanwijzen parkeervakken opladen elektrische voertuigen aan de Nijeveenseweg t.h.v. nr. 195 te Meppel</meta:user-defined>
    <meta:user-defined meta:name="DCTERMS.W3CDTF/DCTERMS.available">2026-07-28</meta:user-defined>
    <meta:user-defined meta:name="DCTERMS.W3CDTF/OVERHEIDop.jaargang">2026</meta:user-defined>
    <meta:user-defined meta:name="OVERHEIDop.publicationIssue">362205</meta:user-defined>
    <meta:user-defined meta:name="OVERHEIDop.GmbID/DC.identifier">gmb-2026-362205</meta:user-defined>
    <meta:user-defined meta:name="OVERHEIDop.versieInformatie"/>
  </office:meta>
</office:document-meta>
</file>