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LocatieKuikenlaanicd94c91d-7c31-4e42-88a8-b806b5dd544e.png" manifest:media-type="image/png"/>
  <manifest:file-entry manifest:full-path="Pictures/SituatieschetsKuikenlaani6d51dd7c-219d-43db-93f9-c5437eb4485f.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wijzen parkeervakken opladen elektrische voertuigen aan de Kuikenlaan t.h.v. nr. 12 te Meppel</text:p>
      <text:section text:name="regeling_id1-3-2" text:style-name="regeling">
        <text:section text:name="aanhef_id1-3-2-1" text:style-name="aanhef">
          <text:section text:name="context_id1-3-2-1-1" text:style-name="context">
            <text:p text:style-name="context.al">Nr: 3612185</text:p>
            <text:p text:style-name="context_bottom"/>
          </text:section>
          <text:p text:style-name="aanhef_wie">Burgemeester en wethouders van Meppel;</text:p>
          <text:section text:name="considerans_id1-3-2-1-3" text:style-name="considerans">
            <text:p text:style-name="tussenkopcur">
            <text:span text:style-name="nadrukondlijn">Aanleiding</text:span>
          </text:p>
            <text:p text:style-name="tussenkopcur">Gemeente Meppel wil in 2040 CO2 neutraal zijn. De invloed van vervoer van personen en goederen (mobiliteit) op de uitstoot van CO2 is aanzienlijk. Elektrisch rijden draagt bij aan een schonere lucht, minder geluidoverlast, minder verbruik van energie en minder afhankelijkheid van fossiele brandstoffen. Daarmee draagt elektrisch rijden bij aan gemeentelijke doelstellingen op het gebied van energie, klimaat en duurzaamheid. Het bezit en gebruik van elektrische voertuigen groeit snel. Hierdoor is er toenemende behoefte aan het laden van voertuigen, ook in de openbare ruimte. </text:p>
            <text:p text:style-name="tussenkopcur">Om elektrisch rijden te stimuleren wordt een openbare laadgelegenheid toegewezen ter hoogte van bovenstaand adres. </text:p>
            <text:p text:style-name="tussenkopcur">
            <text:span text:style-name="nadrukondlijn">Belangenafweging</text:span>
          </text:p>
            <text:p text:style-name="tussenkopcur">In de buurt van bovenstaand adres (aan de Koperwiekstraat t.h.v. nr. 9) staat sinds enkele jaren een openbare laadpaal. Uit onze data blijkt dat deze laadpaal veel wordt gebruikt. Voor voldoende beschikbare laadpunten voor het toenemend aantal elektrische voertuigen wordt daarom een laadpaal bijgeplaatst. Het realiseren van extra laadgelegenheid kan leiden tot een toename van de parkeerdruk in de buurt. Daarom wordt eerst één parkeervak ingericht voor alleen elektrisch laden. De parkeer-/laadlocatie is openbaar beschikbaar voor alle elektrische voertuigen. Parkeren in dit parkeervak is alleen mogelijk tijdens het laden van het voertuig.</text:p>
            <text:p text:style-name="tussenkopcur">
            <text:span text:style-name="nadrukvet">Gelet op: </text:span>
          </text:p>
            <text:p text:style-name="tussenkopcur">- Artikel 15, lid 1 van de Wegenverkeerswet 1994, waarin is bepaald dat een verkeersbesluit moet worden genomen voor plaatsing van artikel 12 van het Besluit Administratieve bepalingen inzake het wegverkeer (hierna: BABW) opgenomen verkeerstekens, evenals onderborden voor zover daardoor een gebod of verbod ontstaat of wordt gewijzigd;</text:p>
            <text:p text:style-name="tussenkopcur">- Artikel 18, eerste lid, onder d, van de Wegenverkeerswet 1994, waarin is bepaald dat verkeersbesluiten voor wegen onder beheer van de gemeente Meppel worden genomen door Burgemeester en Wethouders;</text:p>
            <text:p text:style-name="tussenkopcur">- Het Mandaat-, volmacht- en machtigingsbesluit 2020 van de gemeente Meppel waarin geregeld wordt dat de teammanager gemandateerd is dit besluit te nemen.</text:p>
            <text:p text:style-name="tussenkopcur">
            <text:span text:style-name="nadrukvet">Overwegingen ten aanzien van het besluit</text:span>
          </text:p>
            <text:p text:style-name="considerans.al">- het bevorderen van een doelmatig of zuinig energiegebruik;</text:p>
            <text:p text:style-name="considerans.al">- elektrisch rijden beter is voor het milieu dan rijden met een verbrandingsmotor; </text:p>
            <text:p text:style-name="considerans.al">- een belangrijke doelstelling stimuleren van elektrisch rijden is;</text:p>
            <text:p text:style-name="considerans.al">- het aantal elektrische voertuigen in Nederland de komende jaren verder zal toenemen;</text:p>
            <text:p text:style-name="considerans.al">- de vraag naar laadmogelijkheden in de openbare ruimte daarmee ook zal toenemen; </text:p>
            <text:p text:style-name="considerans.al">- uit data blijkt dat de bestaande laadpaal veel wordt gebruikt (&gt;1.250 kwh en/of 50 laadsessies gemiddeld over de afgelopen 3 maanden);</text:p>
            <text:p text:style-name="considerans.al">- dat daarom behoefte is aan meer (beschikbare) laadpunten;</text:p>
            <text:p text:style-name="considerans.al">- dat aan de aanbieder van laadinfrastructuur is gevraagd om op de locatie aan de Kuikenlaan t.h.v. nr. 12 te Meppel, zoals in de situatieschets is opgenomen, een laadpaal te plaatsen, beheren en exploiteren;</text:p>
            <text:p text:style-name="considerans.al">- dat het reserveren van twee parkeervakken voor het opladen van elektrische voertuigen de parkeerdruk in het gebied in beperkte mate beïnvloedt;</text:p>
            <text:p text:style-name="considerans.al">- dat vanwege een eventuele toename van de parkeerdruk eerst één parkeervak met verkeersborden wordt ingericht voor alleen elektrisch laden;</text:p>
            <text:p text:style-name="considerans.al">- dat het stimuleren van elektrisch rijden wordt geprevaleerd boven de geringe toename van de parkeerdruk;</text:p>
            <text:p text:style-name="considerans.al">- het parkeren op de aangewezen plaats alleen is toegestaan tijdens het laden van het voertuig;</text:p>
            <text:p text:style-name="considerans.al">- dat het toewijzen van de parkeervakken en het plaatsen van de laadinfrastructuur de veiligheid en doorgang van het verkeer niet nadelig beïnvloedt;</text:p>
            <text:p text:style-name="considerans.al">- dat de betreffende parkeerlocatie binnen de bebouwde kom van Meppel ligt, dat deze openbaar toegankelijk is en in beheer en onderhoud is bij de gemeente Meppel;</text:p>
            <text:p text:style-name="considerans.al">- de weg in stand wordt gehouden en de bruikbaarheid wordt gewaarborgd;</text:p>
            <text:p text:style-name="considerans.al">- de politie middels een generaal verkeersadvies positief heeft geadviseerd; </text:p>
            <text:p text:style-name="considerans.al">- er wordt voldaan aan de voorwaarden van dit generaal advie</text:p>
            <text:p text:style-name="considerans_bottom"/>
          </text:section>
          <text:section text:name="afkondiging_id1-3-2-1-4"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common-al">1. tot het aanwijzen van twee parkeervakken voor het opladen van elektrische voertuigen aan de Kuikenlaan t.h.v. nr. 12 te Meppel (voor locatie zie situatieschets); </text:p>
            <text:p text:style-name="common-al">2. tot het inrichten van één parkeervak door het plaatsen van het bord E8c (alleen laden elektrische voertuigen) en/of het toevoegen van onderborden OB504 (schuine pijl naar links/rechts); </text:p>
            <text:p text:style-name="common-al">3. als uit onze gegevens blijkt dat binnen een periode van maximaal twee jaar na plaatsing veel gebruikt wordt gemaakt van het laadobject (&gt;750 kwh of 30 laadsessies gemiddeld per maand over de afgelopen 3 maanden) er in overleg met de beheerder alsnog het tweede parkeervak wordt ingericht door het plaatsen van verkeersbord E8c (alleen laden elektrische voertuigen) en/of het toevoegen van onderbord OB504 (schuine pijl naar links/rechts). </text:p>
            <text:p text:style-name="common-al">
            <text:span text:style-name="nadrukvet">Situatieschets</text:span>
          </text:p>
            <text:p text:style-name="common-al">
            <text:span text:style-name="nadrukvet"/>
            <draw:frame><draw:text-box><text:section text:name="plaatje_id1-3-2-2-1-5-2" text:style-name="plaatje">
              <text:p text:style-name="illustratie_id1-3-2-2-1-5-2-1"><draw:frame draw:style-name="illustratie_id1-3-2-2-1-5-2-1" text:anchor-type="paragraph" svg:width="140mm" svg:height="96.5mm"><draw:image xlink:href="Pictures/LocatieKuikenlaanicd94c91d-7c31-4e42-88a8-b806b5dd544e.png" xlink:type="simple"/></draw:frame></text:p>
            </text:section></draw:text-box></draw:frame>
          </text:p>
            <text:p text:style-name="last-al">
            <draw:frame><draw:text-box><text:section text:name="plaatje_id1-3-2-2-1-6-1" text:style-name="plaatje">
              <text:p text:style-name="illustratie_id1-3-2-2-1-6-1-1"><draw:frame draw:style-name="illustratie_id1-3-2-2-1-6-1-1" text:anchor-type="paragraph" svg:width="140mm" svg:height="92.30000000000001mm"><draw:image xlink:href="Pictures/SituatieschetsKuikenlaani6d51dd7c-219d-43db-93f9-c5437eb4485f.png" xlink:type="simple"/></draw:frame></text:p>
            </text:section></draw:text-box></draw:frame>
          </text:p>
            <text:p text:style-name="tekst_bottom"/>
          </text:section>
        </text:section>
        <text:section text:name="regeling-sluiting_id1-3-2-3" text:style-name="regeling-sluiting">
          <text:section text:name="gegeven_id1-3-2-3-1" text:style-name="gegeven">
            <text:p text:style-name="dagtekening">
            <text:span text:style-name="plaats">Meppel, 24 juli 2026</text:span>
            <text:span text:style-name="datum"/>
          </text:p>
          </text:section>
          <text:section text:name="ondertekening_id1-3-2-3-2">
            <text:p><text:span text:style-name="functie">Burgemeester en wethouders van Meppel</text:span></text:p>
            <text:p><text:span text:style-name="deze">Namens deze,</text:span></text:p>
            <text:p><text:span text:style-name="ondertekening_naam">
            <text:span text:style-name="voornaam">J.A. Trompetter</text:span>
            <text:span text:style-name="achternaam"/>
          </text:span></text:p>
            <text:p><text:span text:style-name="functie">Teammanager Ruimte Initiatief</text:span></text:p>
          </text:section>
        </text:section>
        <text:section text:name="bezwaarschrift_id1-3-2-4" text:style-name="bezwaarschrift">
          <text:p text:style-name="bezwaarschrift_top"/>
          <text:p text:style-name="tussenkopvetcur">Mededelingen</text:p>
          <text:p text:style-name="tussenkopcur">Bezwaar- of beroepsclausule</text:p>
          <text:p text:style-name="bezwaarschrift_al">
          <text:span text:style-name="nadrukvet">Bezwaar maken</text:span>
        </text:p>
          <text:p text:style-name="bezwaarschrift_al">Wilt u bezwaar maken tegen ons besluit? Stuurt u dan binnen 6 weken na de datum van deze brief uw bezwaarschrift naar: </text:p>
          <text:p text:style-name="bezwaarschrift_al">Gemeente Meppel</text:p>
          <text:p text:style-name="bezwaarschrift_al">College van burgemeester en wethouders</text:p>
          <text:p text:style-name="bezwaarschrift_al">Postbus 501 </text:p>
          <text:p text:style-name="bezwaarschrift_al">7940 AM MEPPEL</text:p>
          <text:p text:style-name="bezwaarschrift_al">Let u erop dat u in uw bezwaarschrift in ieder geval de volgende gegevens opneemt. Zo voorkomt u dat uw bezwaar vertraging oploopt:</text:p>
          <text:p text:style-name="bezwaarschrift_al">- uw naam en adres;</text:p>
          <text:p text:style-name="bezwaarschrift_al">- de datum waarop u uw bezwaarschrift indient;</text:p>
          <text:p text:style-name="bezwaarschrift_al">- een korte omschrijving van het besluit waartegen u bezwaar maakt;</text:p>
          <text:p text:style-name="bezwaarschrift_al">- een duidelijke uitleg waarom u het niet eens bent met ons besluit.</text:p>
          <text:p text:style-name="bezwaarschrift_al">Vergeet u niet het bezwaarschrift te ondertekenen?</text:p>
          <text:p text:style-name="bezwaarschrift_al">
          <text:span text:style-name="nadrukvet">Voorlopige voorziening</text:span>
        </text:p>
          <text:p text:style-name="bezwaarschrift_al">U kunt ook een voorlopige voorziening aanvragen als u een bezwaarschrift heeft ingediend. Dat is een voorlopige beslissing om een bepaald besluit uit te stellen of juist door te laten gaan. Een voorlopige voorziening vraagt u aan bij: </text:p>
          <text:p text:style-name="bezwaarschrift_al">Voorzieningenrechter van de Rechtbank Noord-Nederland</text:p>
          <text:p text:style-name="bezwaarschrift_al">Afdeling bestuursrecht</text:p>
          <text:p text:style-name="bezwaarschrift_al">Postbus 150</text:p>
          <text:p text:style-name="bezwaarschrift_al">9700 AD Groningen</text:p>
          <text:p text:style-name="bezwaarschrift_al">Let u erop dat de Rechtbank voor uw verzoek om een voorlopige voorziening kosten in rekening brengt.</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5-2-1" style:parent-style-name="Standard">
      <style:paragraph-properties style:line-spacing="0mm" style:text-autospace="none" ofo:line-height="0.001cm"/>
    </style:style>
    <style:style style:family="graphic" style:name="illustratie_id1-3-2-2-1-5-2-1" style:parent-style-name="Standard">
      <style:graphic-properties style:horizontal-pos="left" style:horizontal-rel="paragraph" style:vertical-pos="top" style:vertical-rel="paragraph" style:wrap="none" ofo:margin-right="3mm"/>
    </style:style>
    <style:style style:family="paragraph" style:name="illustratie_id1-3-2-2-1-6-1-1" style:parent-style-name="Standard">
      <style:paragraph-properties style:line-spacing="0mm" style:text-autospace="none" ofo:line-height="0.001cm"/>
    </style:style>
    <style:style style:family="graphic" style:name="illustratie_id1-3-2-2-1-6-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ppel</text:p>
            </table:table-cell>
            <table:table-cell office:value-type="string" table:style-name="header.C">
              <text:p text:style-name="headerright"><text:span text:style-name="nr">Nr. 362193</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193</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193</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Meppel</meta:user-defined>
    <meta:user-defined meta:name="OVERHEID.Gemeente/OVERHEID.authority">Meppel</meta:user-defined>
    <meta:user-defined meta:name="OVERHEID.Informatietype/DC.type">officiële publicatie</meta:user-defined>
    <meta:user-defined meta:name="OVERHEIDop.Rubriek/DC.type">verkeersbesluit of -mededeling</meta:user-defined>
    <meta:user-defined meta:name="OVERHEID.Gemeente/DCTERMS.publisher">Meppel</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Meppel - Aanwijzen parkeervakken opladen elektrische voertuigen  - Kuikenlaan 12</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3612185</meta:user-defined>
    <meta:user-defined meta:name="OVERHEIDop.verkeersbordcode">E8c</meta:user-defined>
    <dc:language>nl</dc:language>
    <meta:user-defined meta:name="OVERHEIDop.locatietype/OVERHEIDop.gebiedsmarkering">Punt</meta:user-defined>
    <meta:user-defined meta:name="DC.title">Aanwijzen parkeervakken opladen elektrische voertuigen aan de Kuikenlaan t.h.v. nr. 12 te Meppel</meta:user-defined>
    <meta:user-defined meta:name="DCTERMS.W3CDTF/DCTERMS.available">2026-07-28</meta:user-defined>
    <meta:user-defined meta:name="DCTERMS.W3CDTF/OVERHEIDop.jaargang">2026</meta:user-defined>
    <meta:user-defined meta:name="OVERHEIDop.publicationIssue">362193</meta:user-defined>
    <meta:user-defined meta:name="OVERHEIDop.GmbID/DC.identifier">gmb-2026-362193</meta:user-defined>
    <meta:user-defined meta:name="OVERHEIDop.versieInformatie"/>
  </office:meta>
</office:document-meta>
</file>