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bouwwerken leefomgeving Ingediende melding mobiel breken Locatie Eendenweg 11 in Lelysta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Lelystad maken bekend dat zij een melding hebben ontvangen voor:</text:p>
            <text:p text:style-name="common-al"/>
            <text:p text:style-name="common-al">Omschrijving : het breken van circa 1.700 ton mengpuin met een mobiele breker</text:p>
            <text:p text:style-name="common-al">Aanvrager : Mulder Beheer B.V.</text:p>
            <text:p text:style-name="common-al">DSO-verzoeknummer : 2026071301321</text:p>
            <text:p text:style-name="common-al">Locatie : Eendenweg 11 in Lelystad</text:p>
            <text:p text:style-name="common-al">Datum ontvangst : 13 juli 2026</text:p>
            <text:p text:style-name="common-al">Kenmerk OFGV : Z2026-010526</text:p>
            <text:p text:style-name="common-al"/>
            <text:p text:style-name="common-al">
            <text:span text:style-name="nadrukvet">Uitvoering</text:span>
          </text:p>
            <text:p text:style-name="common-al">De werkzaamheden vinden plaats in de periode 13 augustus tot en met 13 november 2026, gedurende maximaal 2 werkdagen, van 07.00 uur tot 17.00 uur aan de Eendenweg 11 in Lelystad.</text:p>
            <text:p text:style-name="common-al"/>
            <text:p text:style-name="common-al">Deze bekendmaking heeft uitsluitend een informatief karakter. Deze bedrijven hoeven geen vergunning aan te vragen, omdat voor hen landelijk vastgestelde voorschriften gelden. Er zijn daarom geen mogelijkheden om bezwaar te maken. </text:p>
            <text:p text:style-name="common-al"/>
            <text:p text:style-name="common-al">
            <text:span text:style-name="nadrukvet">Vragen</text:span>
          </text:p>
            <text:p text:style-name="last-al">Heeft u vragen dan kunt u contact opnemen met de Omgevingsdienst Flevoland &amp; Gooi en Vechtstreek via telefoonnummer: (088) 633 30 00 of e-mail: info@ofgv.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6218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8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8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Lelystad</meta:user-defined>
    <meta:user-defined meta:name="OVERHEIDop.Rubriek/DC.type">omgevingsmeld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Kennisgeving Besluit bouwwerken leefomgeving Ingediende melding mobiel breken Locatie Eendenweg 11 in Lelystad</meta:user-defined>
    <meta:user-defined meta:name="DCTERMS.W3CDTF/DCTERMS.available">2026-07-28</meta:user-defined>
    <meta:user-defined meta:name="DCTERMS.W3CDTF/OVERHEIDop.jaargang">2026</meta:user-defined>
    <meta:user-defined meta:name="OVERHEIDop.publicationIssue">362189</meta:user-defined>
    <meta:user-defined meta:name="OVERHEIDop.GmbID/DC.identifier">gmb-2026-362189</meta:user-defined>
    <meta:user-defined meta:name="OVERHEIDop.versieInformatie"/>
  </office:meta>
</office:document-meta>
</file>