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6 bomen waarvan 3 in de Bijlmerweide en 3 in de buurt van Gouden Leeuw en Groenhoven</text:p>
            <text:p text:style-name="common-al">Zaakadres: </text:p>
            <text:p text:style-name="common-al">Datum ontvangst: 13-07-2026</text:p>
            <text:p text:style-name="common-al">Zaaknummer: Z2026-030929</text:p>
            <text:p text:style-name="common-al">DSO-nummer: 202607130174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17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929</meta:user-defined>
    <meta:user-defined meta:name="DCTERMS.abstract">kappen van 6 bomen waarvan 3 in de Bijlmerweide en 3 in de buurt van Gouden Leeuw en Groenhov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72</meta:user-defined>
    <meta:user-defined meta:name="OVERHEIDop.GmbID/DC.identifier">gmb-2026-362172</meta:user-defined>
    <meta:user-defined meta:name="OVERHEIDop.versieInformatie"/>
  </office:meta>
</office:document-meta>
</file>