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Kleine Houtweg 13 2012CA Haarlem, Korte Poellaan 1A 2012VS Haarlem, 0392-2025-0177211, muurdoorbraak en constructiewijziging, verzonden 24-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215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5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5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392-2025-0177211</meta:user-defined>
    <meta:user-defined meta:name="DCTERMS.abstract">muurdoorbraak en constructiewijzig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Haarlem, omgevingsvergunning verleend, Kleine Houtweg 13 2012CA Haarlem, Korte Poellaan 1A 2012VS Haarlem, 0392-2025-0177211, muurdoorbraak en constructiewijziging, verzonden 24-07-2026</meta:user-defined>
    <meta:user-defined meta:name="DCTERMS.W3CDTF/DCTERMS.available">2026-07-28</meta:user-defined>
    <meta:user-defined meta:name="DCTERMS.W3CDTF/OVERHEIDop.jaargang">2026</meta:user-defined>
    <meta:user-defined meta:name="OVERHEIDop.publicationIssue">362157</meta:user-defined>
    <meta:user-defined meta:name="OVERHEIDop.GmbID/DC.identifier">gmb-2026-362157</meta:user-defined>
    <meta:user-defined meta:name="OVERHEIDop.versieInformatie"/>
  </office:meta>
</office:document-meta>
</file>