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uitvoeren van laswerkzaamheden in de buitenlucht omdat de activiteit al vergund is in de vigerende vergunning op de locatie Industrieweg 18 te Sliedrecht zaaknummer 9003Z-25-466413</text:p>
      <text:section text:name="zakelijke-mededeling_id1-3-2" text:style-name="zakelijke-mededeling">
        <text:section text:name="zakelijke-mededeling-tekst_id1-3-2-1" text:style-name="zakelijke-mededeling-tekst">
          <text:section text:name="tekst_id1-3-2-1-1" text:style-name="tekst">
            <text:p text:style-name="common-al">De gemeente Sliedrecht heeft een aanvraag maatwerkvoorschrift ontvangen. De aanvraag is ingetrokken. De gemeente geeft hiermee geen toestemming voor het uitvoeren van laswerkzaamheden in de buitenlucht omdat de activiteit al vergund is in de vigerende vergunning op de locatie Industrieweg 18 te Sliedrecht    .
</text:p>
            <text:p text:style-name="common-al"/>
            <text:p text:style-name="common-al">
            <text:span text:style-name="nadrukvet">Waarom publiceert de gemeente dit bericht? </text:span>
          </text:p>
            <text:p text:style-name="last-al">Een aanvraag maatwerkvoorschrift wordt bij de gemeente aangevraagd om toestemming te krijgen om iets te bouwen, verbouwen, slopen, kappen, aan te leggen of om een milieubelastende activiteit uit te vo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6215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5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5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iedrecht</meta:user-defined>
    <meta:user-defined meta:name="OVERHEIDop.Rubriek/DC.type">omgevingsvergunning</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uitvoeren van laswerkzaamheden in de buitenlucht omdat de activiteit al vergund is in de vigerende vergunning op de locatie Industrieweg 18 te Sliedrecht zaaknummer 9003Z-25-466413</meta:user-defined>
    <meta:user-defined meta:name="DCTERMS.W3CDTF/DCTERMS.available">2026-07-28</meta:user-defined>
    <meta:user-defined meta:name="DCTERMS.W3CDTF/OVERHEIDop.jaargang">2026</meta:user-defined>
    <meta:user-defined meta:name="OVERHEIDop.publicationIssue">362156</meta:user-defined>
    <meta:user-defined meta:name="OVERHEIDop.GmbID/DC.identifier">gmb-2026-362156</meta:user-defined>
    <meta:user-defined meta:name="OVERHEIDop.versieInformatie"/>
  </office:meta>
</office:document-meta>
</file>