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eneraal Vetterstraat 22-1 1059B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airco's en zonnepanelen met behoud van bestemming daarvan tot een woning</text:p>
            <text:p text:style-name="common-al">Zaakadres: Generaal Vetterstraat 22-1 1059BV Amsterdam</text:p>
            <text:p text:style-name="common-al">Datum ontvangst: 20-05-2026</text:p>
            <text:p text:style-name="common-al">Zaaknummer: Z2026-022228</text:p>
            <text:p text:style-name="common-al">DSO-nummer: 202605200184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15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228</meta:user-defined>
    <meta:user-defined meta:name="DCTERMS.abstract">plaatsen airco's en zonnepanelen met behoud van bestemming daarvan tot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eneraal Vetterstraat 22-1 1059BV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53</meta:user-defined>
    <meta:user-defined meta:name="OVERHEIDop.GmbID/DC.identifier">gmb-2026-362153</meta:user-defined>
    <meta:user-defined meta:name="OVERHEIDop.versieInformatie"/>
  </office:meta>
</office:document-meta>
</file>