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uilstal plaatsen, Vlietweg 28 2323LC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0031</text:p>
            <text:p text:style-name="common-al">
            <text:span text:style-name="nadrukvet">Ingekomen:</text:span> 24-07-2026</text:p>
            <text:p text:style-name="common-al">
            <text:span text:style-name="nadrukvet">Locatie:</text:span> Vlietweg 28 2323LC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0031" xlink:type="simple">publicatiesomgevingsvergunningen@leiden.nl</text:a> de volgende gegevens:</text:p>
            <text:p text:style-name="common-al">-het kenmerk van de aanvraag: Z/26/402003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21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0031</meta:user-defined>
    <meta:user-defined meta:name="DCTERMS.abstract">schuilstal plaat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chuilstal plaatsen, Vlietweg 28 2323LC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01_Samenvatting 000|exb-2026-27032</meta:user-defined>
    <meta:user-defined meta:name="OVERHEIDop.publicationIssue">362140</meta:user-defined>
    <meta:user-defined meta:name="OVERHEIDop.GmbID/DC.identifier">gmb-2026-362140</meta:user-defined>
    <meta:user-defined meta:name="OVERHEIDop.versieInformatie"/>
  </office:meta>
</office:document-meta>
</file>