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44, Prinses Beatrixstraat 14, 2983TR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21 juli 2026 een besluit genomen op de aanvraag met Z2026-00000544 voor het plaatsen van een dakkapel op het voor- en nokverhoging op het achterdakvlak op locatie, Prinses Beatrixstraat 14, 2983TR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Technische bouwactiviteit (artikel 5.1, lid 2a) Omgevingswet</text:p>
              </text:list-item>
              <text:list-item text:style-override="id1-3-2-1-1-4-2">
                <text:number>•</text:number>
                <text:p text:style-name="al">Bouwactiviteit (omgevingsplan) artikel 5.1, lid 1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21 juli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212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544</meta:user-defined>
    <meta:user-defined meta:name="DCTERMS.abstract">Betreft: het plaatsen van een dakkapel op het voor- en nokverhoging op het achterdakvlak [Z2026-00000544], Prinses Beatrixstraat 14, 2983TR Ridderkerk</meta:user-defined>
    <dc:language>nl</dc:language>
    <meta:user-defined meta:name="DC.title">Kennisgeving besluit omgevingsvergunning Z2026-00000544, Prinses Beatrixstraat 14, 2983TR Ridderkerk</meta:user-defined>
    <meta:user-defined meta:name="OVERHEIDop.locatietype/OVERHEIDop.gebiedsmarkering">GeometrieRef</meta:user-defined>
    <meta:user-defined meta:name="DCTERMS.W3CDTF/DCTERMS.available">2026-07-30</meta:user-defined>
    <meta:user-defined meta:name="DCTERMS.W3CDTF/OVERHEIDop.jaargang">2026</meta:user-defined>
    <meta:user-defined meta:name="OVERHEIDop.externeBijlage">Afwijkvergunning|exb-2026-27031</meta:user-defined>
    <meta:user-defined meta:name="OVERHEIDop.publicationIssue">362125</meta:user-defined>
    <meta:user-defined meta:name="OVERHEIDop.GmbID/DC.identifier">gmb-2026-362125</meta:user-defined>
    <meta:user-defined meta:name="OVERHEIDop.versieInformatie"/>
  </office:meta>
</office:document-meta>
</file>