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35, Langeweg 3, 2988CC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is een aanvraag omgevingsvergunning ontvangen voor het realiseren van een uitrit dmv een dam met duiker locatie Langeweg 3, 2988CC Ridderkerk. De aanvraag is geregistreerd onder zaaknummer Z2026-00000635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6212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2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2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635</meta:user-defined>
    <meta:user-defined meta:name="DCTERMS.abstract">Betreft: het realiseren van een uitrit dmv een dam met duiker [Z2026-00000635], Langeweg 3, 2988CC Ridderkerk</meta:user-defined>
    <dc:language>nl</dc:language>
    <meta:user-defined meta:name="OVERHEIDop.locatietype/OVERHEIDop.gebiedsmarkering">Vlak</meta:user-defined>
    <meta:user-defined meta:name="DC.title">Kennisgeving aanvraag omgevingsvergunning Z2026-00000635, Langeweg 3, 2988CC Ridderker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2122</meta:user-defined>
    <meta:user-defined meta:name="OVERHEIDop.GmbID/DC.identifier">gmb-2026-362122</meta:user-defined>
    <meta:user-defined meta:name="OVERHEIDop.versieInformatie"/>
  </office:meta>
</office:document-meta>
</file>