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62, Kievitsweg 73e, 2983AD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3 juli 2026 een besluit genomen op de aanvraag met Z2026-00000562 voor het vervangen van glas voor monumentenglas op locatie, Kievitsweg 73e, 2983AD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23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1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62</meta:user-defined>
    <meta:user-defined meta:name="DCTERMS.abstract">Betreft: het vervangen van glas voor monumentenglas [Z2026-00000562], Kievitsweg 73e, 2983AD Ridderkerk</meta:user-defined>
    <dc:language>nl</dc:language>
    <meta:user-defined meta:name="OVERHEIDop.locatietype/OVERHEIDop.gebiedsmarkering">Vlak</meta:user-defined>
    <meta:user-defined meta:name="DC.title">Kennisgeving besluit omgevingsvergunning Z2026-00000562, Kievitsweg 73e, 2983AD Ridderk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119</meta:user-defined>
    <meta:user-defined meta:name="OVERHEIDop.GmbID/DC.identifier">gmb-2026-362119</meta:user-defined>
    <meta:user-defined meta:name="OVERHEIDop.versieInformatie"/>
  </office:meta>
</office:document-meta>
</file>