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08, Jhr. van Karnebeekweg te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3 juli 2026 een besluit genomen op de aanvraag met Z2026-00000508 voor het realiseren van een Moluks Monument -BAILEO IKATAN op locatie, Jhr. van Karnebeekweg te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  <text:list-item text:style-override="id1-3-2-1-1-4-2">
                <text:number>•</text:number>
                <text:p text:style-name="al">Handeling in grondwaterbeschermingsgebied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23 juli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1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referentienummer">Rx.Mission zaak Z2026-00000508</meta:user-defined>
    <meta:user-defined meta:name="DCTERMS.abstract">Betreft: het realiseren van een Moluks Monument -BAILEO IKATAN [Z2026-00000508], Jhr. van Karnebeekweg te Ridderkerk</meta:user-defined>
    <dc:language>nl</dc:language>
    <meta:user-defined meta:name="OVERHEIDop.locatietype/OVERHEIDop.gebiedsmarkering">Vlak</meta:user-defined>
    <meta:user-defined meta:name="DC.title">Kennisgeving besluit omgevingsvergunning Z2026-00000508, Jhr. van Karnebeekweg te Ridderke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2118</meta:user-defined>
    <meta:user-defined meta:name="OVERHEIDop.GmbID/DC.identifier">gmb-2026-362118</meta:user-defined>
    <meta:user-defined meta:name="OVERHEIDop.versieInformatie"/>
  </office:meta>
</office:document-meta>
</file>