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rasvlonder - Delftsestraat 9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burgemeester van Rotterdam heeft besloten toestemming te verlenen voor het plaatsen van een tijdelijke terrasvlonder voor:</text:span>
          </text:p>
            <text:p text:style-name="common-al">Adres: Delftsestraat 9A te Rotterdam</text:p>
            <text:p text:style-name="common-al">Geldig vanaf: 24-07-2026</text:p>
            <text:p text:style-name="common-al">Geldig tot en met: 15-10-2026</text:p>
            <text:p text:style-name="common-al">Kenmerk: 17274-TVL26</text:p>
            <text:p text:style-name="common-al">Datum verzending besluit: 24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/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>Het bezwaarschrift moet ondertekend zijn en moet ten minste bevatten:</text:p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common-al"/>
            <text:p text:style-name="common-al">U wordt verzocht tevens een kopie van dit besluit te zenden.</text:p>
            <text:p text:style-name="common-al"/>
            <text:p text:style-name="common-al"/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210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0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10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7274-TVL26</meta:user-defined>
    <meta:user-defined meta:name="DCTERMS.abstract">Terrasvlonder - Delftsestraat 9A</meta:user-defined>
    <dc:language>nl</dc:language>
    <meta:user-defined meta:name="OVERHEIDop.locatietype/OVERHEIDop.gebiedsmarkering">Adres</meta:user-defined>
    <meta:user-defined meta:name="DC.title">Terrasvlonder - Delftsestraat 9A</meta:user-defined>
    <meta:user-defined meta:name="OVERHEIDop.datumEindeReactietermijn">2026-09-04</meta:user-defined>
    <meta:user-defined meta:name="OVERHEIDop.terinzageleggingBG">https://rotterdam.lokalebekendmakingen.nl/case/1:9822:301937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2106</meta:user-defined>
    <meta:user-defined meta:name="OVERHEIDop.GmbID/DC.identifier">gmb-2026-362106</meta:user-defined>
    <meta:user-defined meta:name="OVERHEIDop.versieInformatie"/>
  </office:meta>
</office:document-meta>
</file>