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anderen winkel met bovenwoning naar 3 zelfstandige appartementen, Van Karnebeekstraat 91 en 91A Zwolle [Zaaknummer 0193ESUITE6808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Van Karnebeekstraat 91 en 91A 8011JD Zwolle</text:p>
            <text:p text:style-name="common-al">
            <text:span text:style-name="nadrukvet">Zaakomschrijving:</text:span> het veranderen van een winkel met bovenwoning naar 3 zelfstandige appartementen</text:p>
            <text:p text:style-name="common-al">
            <text:span text:style-name="nadrukvet">Zaaknummer:</text:span> 0193ESUITE6808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6808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6808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210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680832026</meta:user-defined>
    <meta:user-defined meta:name="DCTERMS.abstract">het veranderen van een winkel met bovenwoning naar 3 zelfstandige appartement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veranderen winkel met bovenwoning naar 3 zelfstandige appartementen, Van Karnebeekstraat 91 en 91A Zwolle [Zaaknummer 0193ESUITE680832026]</meta:user-defined>
    <meta:user-defined meta:name="DCTERMS.W3CDTF/DCTERMS.available">2026-07-28</meta:user-defined>
    <meta:user-defined meta:name="DCTERMS.W3CDTF/OVERHEIDop.jaargang">2026</meta:user-defined>
    <meta:user-defined meta:name="OVERHEIDop.publicationIssue">362102</meta:user-defined>
    <meta:user-defined meta:name="OVERHEIDop.GmbID/DC.identifier">gmb-2026-362102</meta:user-defined>
    <meta:user-defined meta:name="OVERHEIDop.versieInformatie"/>
  </office:meta>
</office:document-meta>
</file>