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oop bedrijfskavels nr. 3 en nr. 6 aan het bedrijventerrein Oeveraseweg te Havelte</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p text:style-name="al">De gemeente Westerveld is voornemens koopovereenkomsten aan te gaan voor twee bedrijfskavels op het bedrijventerrein Oeveraseweg te Havelte. Het betreft:</text:p>
            <text:p text:style-name="al"/>
            <text:list text:style-name="id1-3-2-2-1-5">
              <text:list-item text:style-override="id1-3-2-2-1-5-1">
                <text:number>1.</text:number>
                <text:p text:style-name="al">kavel 3, kadastraal bekend gemeente Havelte, sectie Q, nummer 389, groot circa 1.132 m², ten behoeve van Dekker Beheer B.V.; </text:p>
              </text:list-item>
              <text:list-item text:style-override="id1-3-2-2-1-5-2">
                <text:number>2.</text:number>
                <text:p text:style-name="al">kavel 6, kadastraal bekend gemeente Havelte, sectie Q, nummer 394, groot circa 1.127 m², ten behoeve van Eikelboom en Wijntjes Vastgoed B.V.. </text:p>
                <text:p text:style-name="al"/>
              </text:list-item>
            </text:list>
            <text:p text:style-name="al">De koopprijzen zijn vastgesteld overeenkomstig het gemeentelijke grondprijzenbeleid voor bedrijventerrein Oeveraseweg. </text:p>
            <text:p text:style-name="al"/>
            <text:p text:style-name="al">
            <text:span text:style-name="nadrukvet">Uitgifteprocedure</text:span>
          </text:p>
            <text:p text:style-name="al">De gemeente Westerveld heeft een openbare uitgifteprocedure georganiseerd voor de verkoop van bedrijfskavels op het bedrijventerrein Oeveraseweg te Havelte. Geïnteresseerden zijn daarbij in de gelegenheid gesteld zich aan te melden voor een bedrijfskavel.</text:p>
            <text:p text:style-name="al"/>
            <text:p text:style-name="al">Binnen deze procedure zijn de oorspronkelijke gegadigden voor kavels 3 en 6 geselecteerd en zijn reserveringsovereenkomsten gesloten. Vervolgens zijn de onderhandelingen over de koopovereenkomsten voortgezet. </text:p>
            <text:p text:style-name="al"/>
            <text:p text:style-name="al">
            <text:span text:style-name="nadrukvet">Eén-op-één verkoop</text:span>
          </text:p>
            <text:p text:style-name="al">Ten aanzien van kavel 3 heeft Garage Dekker B.V. deelgenomen aan de uitgifteprocedure. De koopovereenkomst wordt gesloten met Dekker Beheer B.V.. Ten aanzien van kavel 6 heeft Eikelboom Vastgoedadvies B.V. deelgenomen aan de uitgifteprocedure. De koopovereenkomst wordt gesloten met Eikelboom en Wijntjes Vastgoed B.V.. </text:p>
            <text:p text:style-name="al"/>
            <text:p text:style-name="al">De gemeente heeft ingestemd met deze constructies omdat sprake is van een interne juridische en/of fiscale organisatiestructuur en niet van een nieuwe gegadigde. In beide koopovereenkomsten is een specifieke bepaling opgenomen waarin is vastgelegd dat de oorspronkelijke inschrijver en initiatiefnemer gedurende de ontwikkeling en realisatie van het project betrokken blijft. Tevens zijn afspraken opgenomen over meldplichten bij wijzigingen in de eigendoms-, zeggenschaps- of samenwerkingsstructuur, beperkingen ten aanzien van overdracht aan derden en contractuele sancties bij niet-naleving van deze verplichtingen. </text:p>
            <text:p text:style-name="al"/>
            <text:p text:style-name="al">Hierdoor is naar het oordeel van de gemeente geen sprake van een andere of nieuwe gegadigde, maar van dezelfde geselecteerde initiatiefnemers die hun projecten realiseren binnen een aangepaste vennootschappelijke structuur. </text:p>
            <text:p text:style-name="al"/>
            <text:p text:style-name="al">Gelet op het voorgaande is de gemeente van oordeel dat zij op basis van objectieve, redelijke en toetsbare criteria de verkoop van de hiervoor genoemde kavels één-op-één kan aangaan met de genoemde kopers. </text:p>
            <text:p text:style-name="al"/>
            <text:p text:style-name="al">
            <text:span text:style-name="nadrukvet">Rechtsbescherming</text:span>
          </text:p>
            <text:p text:style-name="al">Tegen dit voornemen tot verkoop kunnen geen zienswijzen, bezwaren of beroep in de zin van de Algemene wet bestuursrecht worden ingediend.</text:p>
            <text:p text:style-name="al"/>
            <text:p text:style-name="al">Indien u zich niet kunt verenigen met het voornemen van de gemeente, dient u binnen 20 kalenderdagen na publicatie van deze bekendmaking een kort geding aanhangig te maken bij de voorzieningenrechter van de rechtbank Noord-Nederland. </text:p>
            <text:p text:style-name="al"/>
            <text:p text:style-name="al">Indien u een kort geding start, verzoekt de gemeente u dit binnen voornoemde termijn schriftelijk kenbaar te maken, bij voorkeur door toezending van de conceptdagvaarding per e-mail aan info@gemeentewesterveld.nl, onder vermelding van:" Verkoop grond kavels 3 en 6 Oeveraseweg te Havelte"</text:p>
            <text:p text:style-name="al"/>
            <text:p text:style-name="al">De termijn van 20 kalenderdagen geldt als vervaltermijn. Indien binnen deze termijn geen kort geding aanhangig is gemaakt, vervalt het recht om tegen het voornemen tot verkoop in rechte op te komen en/of enige vordering tot schadevergoeding of andere aanspraken geldend te maken. De gemeente zou immers onredelijk worden benadeeld indien na het verstrijken van deze duidelijk kenbaar gemaakte termijn alsnog tegen het aangaan van de koopovereenkomsten zou worden opgekomen</text:p>
            <text:p text:style-name="al">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6210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0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veld</meta:user-defined>
    <meta:user-defined meta:name="OVERHEID.Informatietype/DC.type">officiële publicatie</meta:user-defined>
    <meta:user-defined meta:name="OVERHEIDop.Rubriek/DC.type">overige overheidsinformatie</meta:user-defined>
    <meta:user-defined meta:name="OVERHEID.Gemeente/OVERHEID.authority">Westerveld</meta:user-defined>
    <meta:user-defined meta:name="OVERHEID.Gemeente/DCTERMS.publisher">Westerveld</meta:user-defined>
    <meta:user-defined meta:name="OVERHEID.TaxonomieBeleidsagendaDecentraal/OVERHEID.category">Recht | Organisatie en beleid</meta:user-defined>
    <dc:language>nl</dc:language>
    <meta:user-defined meta:name="OVERHEIDop.locatietype/OVERHEIDop.gebiedsmarkering">Gemeente</meta:user-defined>
    <meta:user-defined meta:name="DC.title">Verkoop bedrijfskavels nr. 3 en nr. 6 aan het bedrijventerrein Oeveraseweg te Havelte</meta:user-defined>
    <meta:user-defined meta:name="DCTERMS.W3CDTF/DCTERMS.available">2026-07-28</meta:user-defined>
    <meta:user-defined meta:name="DCTERMS.W3CDTF/OVERHEIDop.jaargang">2026</meta:user-defined>
    <meta:user-defined meta:name="OVERHEIDop.publicationIssue">362100</meta:user-defined>
    <meta:user-defined meta:name="OVERHEIDop.GmbID/DC.identifier">gmb-2026-362100</meta:user-defined>
    <meta:user-defined meta:name="OVERHEIDop.versieInformatie"/>
  </office:meta>
</office:document-meta>
</file>