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antoriniweg 20, Amsterdam - Doorvoeren van optimalisaties aan (verwerkings-)proces - Artificial Grass Recycling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doorvoeren van een aantal optimalisaties aan het (verwerkings-)proces. Het gaat om het toevoegen van een zinkwasstap in het wasproces van infill, toevoegen van een mobiele shredder, toevoegen van filterjet, toevoegen Maskin Mekano zeef en toevoegen tweede agglomereerlijn.</text:p>
            <text:p text:style-name="common-al">Aanvrager: Artificial Grass Recycling B.V.</text:p>
            <text:p text:style-name="common-al">Zaaknummer: 12461490</text:p>
            <text:p text:style-name="common-al">OLO-nummer: 8113903</text:p>
            <text:p text:style-name="common-al">Uitkomst besluit: verleend</text:p>
            <text:p text:style-name="common-al">Datum besluit: 22-07-2026</text:p>
            <text:p text:style-name="common-al">Bezwaar in te dienen tot en met: 02-09-2026</text:p>
            <text:p text:style-name="common-al">Namens: Gemeente Amsterdam</text:p>
            <text:p text:style-name="common-al">Wilt u de gepubliceerde documenten behorende bij deze bekendmaking inzien, klik dan <text:a xlink:href="https://edataloket.odnzkg.nl/?q={%22search%22:%2212461490%22,%22aggs%22:{%22odnzkg_zaak_nummer%22:{%22key%22:%22odnzkg_zaak_nummer%22,%22field%22:%22odnzkg.zaak.nummer.keyword%22,%22fields%22:[],%22type%22:%22keyword%22,%22data%22:[%2212461490%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209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9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9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2461490</meta:user-defined>
    <meta:user-defined meta:name="DCTERMS.abstract">het doorvoeren van een aantal optimalisaties aan het (verwerkings-) proce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gunning verleend - Santoriniweg 20, Amsterdam - Doorvoeren van optimalisaties aan (verwerkings-)proces - Artificial Grass Recycling B.V.</meta:user-defined>
    <meta:user-defined meta:name="DCTERMS.W3CDTF/DCTERMS.available">2026-07-28</meta:user-defined>
    <meta:user-defined meta:name="DCTERMS.W3CDTF/OVERHEIDop.jaargang">2026</meta:user-defined>
    <meta:user-defined meta:name="OVERHEIDop.publicationIssue">362094</meta:user-defined>
    <meta:user-defined meta:name="OVERHEIDop.GmbID/DC.identifier">gmb-2026-362094</meta:user-defined>
    <meta:user-defined meta:name="OVERHEIDop.versieInformatie"/>
  </office:meta>
</office:document-meta>
</file>