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lopen van 68 bestaande woningen en nieuwbouw van 77 woningen (BOPA), Seringenstraa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5/3932523</text:p>
            <text:p text:style-name="common-al">
            <text:span text:style-name="nadrukvet">Ingekomen:</text:span> 30-12-2025</text:p>
            <text:p text:style-name="common-al">
            <text:span text:style-name="nadrukvet">Datum besluit:</text:span> 23-07-2026</text:p>
            <text:p text:style-name="common-al">
            <text:span text:style-name="nadrukvet">Locatie:</text:span> Seringenstraat Leiden</text:p>
            <text:p text:style-name="common-al">
            <text:span text:style-name="nadrukvet">Projectomschrijving:</text:span> slopen van 68 bestaande woningen en nieuwbouw van 77 woningen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93252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20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932523</meta:user-defined>
    <meta:user-defined meta:name="DCTERMS.abstract">slopen van 68 bestaande woningen en nieuwbouw van 77 woningen (BOPA)</meta:user-defined>
    <dc:language>nl</dc:language>
    <meta:user-defined meta:name="DC.title">Verleende omgevingsvergunning, slopen van 68 bestaande woningen en nieuwbouw van 77 woningen (BOPA), Seringenstraat Leiden</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019</meta:user-defined>
    <meta:user-defined meta:name="OVERHEIDop.publicationIssue">362082</meta:user-defined>
    <meta:user-defined meta:name="OVERHEIDop.GmbID/DC.identifier">gmb-2026-362082</meta:user-defined>
    <meta:user-defined meta:name="OVERHEIDop.versieInformatie"/>
  </office:meta>
</office:document-meta>
</file>