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President Steynstraat 5-3 1091NB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twee dakterrassen op het dak van de hoofdbebouwing, het uitbreiden van de daklaag op de vierde verdieping en het bouwkundig splitsen van de derde en vierde verdieping naar drie zelfstandige woningen.</text:p>
            <text:p text:style-name="common-al">Besluit: verleend</text:p>
            <text:p text:style-name="common-al">Besluit verzonden op: 24-07-2026</text:p>
            <text:p text:style-name="common-al">Zaakadres: President Steynstraat 5-3 1091NB Amsterdam</text:p>
            <text:p text:style-name="common-al">Zaaknummer: Z2026-013155</text:p>
            <text:p text:style-name="common-al">DSO-nummer: 2026032301284</text:p>
            <text:p text:style-name="common-al">
            <text:span text:style-name="nadrukvet">Meer informatie</text:span>
          </text:p>
            <text:p text:style-name="common-al">Het besluit en bijbehorende stukken kunt u per e-mail ontvangen. Stuur een verzoek naar <text:a xlink:href="mailto:VTH.Procesuitvoering.sdo@amsterdam.nl?Subject=Dossiernummer Z2026-013155" xlink:type="simple">VTH.Procesuitvoering.sdo@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4-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207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7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7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3155</meta:user-defined>
    <meta:user-defined meta:name="DCTERMS.abstract">realiseren van twee dakterrassen op het dak van de hoofdbebouwing, het uitbreiden van de daklaag op de...........</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President Steynstraat 5-3 1091NB Amsterdam</meta:user-defined>
    <meta:user-defined meta:name="DCTERMS.W3CDTF/DCTERMS.available">2026-07-28</meta:user-defined>
    <meta:user-defined meta:name="DCTERMS.W3CDTF/OVERHEIDop.jaargang">2026</meta:user-defined>
    <meta:user-defined meta:name="OVERHEIDop.publicationIssue">362078</meta:user-defined>
    <meta:user-defined meta:name="OVERHEIDop.GmbID/DC.identifier">gmb-2026-362078</meta:user-defined>
    <meta:user-defined meta:name="OVERHEIDop.versieInformatie"/>
  </office:meta>
</office:document-meta>
</file>