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rkstraat 5 en 5a, Ingekomen aanvraag Omgevingsvergunning, vervangen van huidige gevelreclame met die van de nieuwe gebruiker van het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vervangen van huidige gevelreclame met die van de nieuwe gebruiker van het pand</text:p>
            <text:p text:style-name="common-al"/>
            <text:p text:style-name="common-al">
            <text:span text:style-name="nadrukvet">Adres of locatie</text:span>: Kerkstraat 5, 5211 KD 's-Hertogenbosch, Kerkstraat 5 A, 5211 KD 's-Hertogenbosch, Verzoeklocatie 2026072401198</text:p>
            <text:p text:style-name="common-al">
            <text:span text:style-name="nadrukvet">Omschrijving</text:span>: vervangen van huidige gevelreclame met die van de nieuwe gebruiker van het pand</text:p>
            <text:p text:style-name="common-al">
            <text:span text:style-name="nadrukvet">Kenmerknummer</text:span>: 079619665424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207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7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7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reclame</meta:user-defined>
    <meta:user-defined meta:name="OVERHEIDop.referentienummer">079619665424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rkstraat 5 en 5a, Ingekomen aanvraag Omgevingsvergunning, vervangen van huidige gevelreclame met die van de nieuwe gebruiker van het pan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2074</meta:user-defined>
    <meta:user-defined meta:name="OVERHEIDop.GmbID/DC.identifier">gmb-2026-362074</meta:user-defined>
    <meta:user-defined meta:name="OVERHEIDop.versieInformatie"/>
  </office:meta>
</office:document-meta>
</file>