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trekken voor het realiseren van 24 levensloopbestendige seniorenwoningen aan Rijneveld,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op verzoek de aanvraag omgevingsvergunning ingetrokken voor het realiseren van 24 levensloopbestendige seniorenwoningen aan Rijneveld,Boskoop, geregistreerd onder nr. 04843730589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rder heeft de gemeente u via een publicatie laten weten dat er misschien iets verandert in uw omgeving. Hierbij brengen wij u op de hoogte dat het betreffende verzoek door de aanvrager is ingetrokken en dus is komen te vervallen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6207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4843730589</meta:user-defined>
    <meta:user-defined meta:name="DCTERMS.abstract">Aanvraag intrekken voor het realiseren van 24 levensloopbestendige seniorenwoningen aan Rijneveld,Boskoop</meta:user-defined>
    <dc:language>nl</dc:language>
    <meta:user-defined meta:name="OVERHEIDop.locatietype/OVERHEIDop.gebiedsmarkering">Vlak</meta:user-defined>
    <meta:user-defined meta:name="DC.title">Aanvraag intrekken voor het realiseren van 24 levensloopbestendige seniorenwoningen aan Rijneveld,Boskoop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073</meta:user-defined>
    <meta:user-defined meta:name="OVERHEIDop.GmbID/DC.identifier">gmb-2026-362073</meta:user-defined>
    <meta:user-defined meta:name="OVERHEIDop.versieInformatie"/>
  </office:meta>
</office:document-meta>
</file>